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fo:font-weight="bold" style:font-weight-asian="bold" style:font-weight-complex="bold"/>
    </style:style>
    <style:style style:name="P2" style:parent-style-name="Standard" style:family="paragraph">
      <style:text-properties fo:font-weight="bold" style:font-weight-asian="bold" style:font-weight-complex="bold"/>
    </style:style>
    <style:style style:name="P3" style:parent-style-name="Standard" style:family="paragraph">
      <style:text-properties fo:font-weight="bold" style:font-weight-asian="bold" style:font-weight-complex="bold"/>
    </style:style>
    <style:style style:name="P4" style:parent-style-name="Standard" style:family="paragraph">
      <style:text-properties fo:font-weight="bold" style:font-weight-asian="bold" style:font-weight-complex="bold"/>
    </style:style>
    <style:style style:name="P5" style:parent-style-name="Standard" style:family="paragraph">
      <style:text-properties fo:font-weight="bold" style:font-weight-asian="bold" style:font-weight-complex="bold"/>
    </style:style>
    <style:style style:name="P6" style:parent-style-name="Standard" style:family="paragraph">
      <style:text-properties fo:font-weight="bold" style:font-weight-asian="bold" style:font-weight-complex="bold"/>
    </style:style>
    <style:style style:name="TableColumn8" style:family="table-column">
      <style:table-column-properties style:column-width="3.4625in" style:use-optimal-column-width="false"/>
    </style:style>
    <style:style style:name="TableColumn9" style:family="table-column">
      <style:table-column-properties style:column-width="3.4625in" style:use-optimal-column-width="false"/>
    </style:style>
    <style:style style:name="Table7" style:family="table">
      <style:table-properties style:width="6.925in" fo:margin-left="-0.0104in" table:align="left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2" style:parent-style-name="TableContents" style:family="paragraph">
      <style:text-properties fo:color="#000000"/>
    </style:style>
    <style:style style:name="TableCell1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4" style:parent-style-name="TableContents" style:family="paragraph">
      <style:text-properties fo:color="#000000"/>
    </style:style>
    <style:style style:name="TableRow15" style:family="table-row">
      <style:table-row-properties style:use-optimal-row-height="false"/>
    </style:style>
    <style:style style:name="TableCell1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7" style:parent-style-name="TableContents" style:family="paragraph">
      <style:text-properties fo:color="#000000"/>
    </style:style>
    <style:style style:name="TableCell18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9" style:parent-style-name="TableContents" style:family="paragraph">
      <style:text-properties fo:color="#000000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2" style:parent-style-name="TableContents" style:family="paragraph">
      <style:text-properties fo:color="#000000"/>
    </style:style>
    <style:style style:name="TableCell23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24" style:parent-style-name="TableContents" style:family="paragraph">
      <style:text-properties fo:color="#000000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7" style:parent-style-name="TableContents" style:family="paragraph">
      <style:text-properties fo:color="#000000"/>
    </style:style>
    <style:style style:name="TableCell28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29" style:parent-style-name="TableContents" style:family="paragraph">
      <style:text-properties fo:color="#000000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2" style:parent-style-name="TableContents" style:family="paragraph">
      <style:text-properties fo:color="#000000"/>
    </style:style>
    <style:style style:name="TableCell33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34" style:parent-style-name="TableContents" style:family="paragraph">
      <style:text-properties fo:color="#000000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7" style:parent-style-name="TableContents" style:family="paragraph">
      <style:text-properties fo:color="#000000"/>
    </style:style>
    <style:style style:name="TableCell38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39" style:parent-style-name="TableContents" style:family="paragraph">
      <style:text-properties fo:color="#000000"/>
    </style:style>
    <style:style style:name="P40" style:parent-style-name="Standard" style:family="paragraph">
      <style:text-properties fo:font-weight="bold" style:font-weight-asian="bold" style:font-weight-complex="bold"/>
    </style:style>
    <style:style style:name="P41" style:parent-style-name="Standard" style:family="paragraph">
      <style:text-properties fo:font-weight="bold" style:font-weight-asian="bold" style:font-weight-complex="bold"/>
    </style:style>
    <style:style style:name="P42" style:parent-style-name="Standard" style:family="paragraph">
      <style:text-properties fo:font-weight="bold" style:font-weight-asian="bold" style:font-weight-complex="bold"/>
    </style:style>
    <style:style style:name="P43" style:parent-style-name="Standard" style:family="paragraph">
      <style:text-properties fo:font-weight="bold" style:font-weight-asian="bold" style:font-weight-complex="bold"/>
    </style:style>
    <style:style style:name="P44" style:parent-style-name="Standard" style:family="paragraph">
      <style:text-properties fo:font-weight="bold" style:font-weight-asian="bold" style:font-weight-complex="bold"/>
    </style:style>
    <style:style style:name="P45" style:parent-style-name="Standard" style:family="paragraph">
      <style:text-properties fo:font-weight="bold" style:font-weight-asian="bold" style:font-weight-complex="bold"/>
    </style:style>
    <style:style style:name="T46" style:parent-style-name="DefaultParagraphFont" style:family="text">
      <style:text-properties fo:font-weight="bold" style:font-weight-asian="bold" style:font-weight-complex="bold"/>
    </style:style>
    <style:style style:name="T47" style:parent-style-name="DefaultParagraphFont" style:family="text">
      <style:text-properties fo:font-weight="bold" style:font-weight-asian="bold" style:font-weight-complex="bold"/>
    </style:style>
    <style:style style:name="T48" style:parent-style-name="DefaultParagraphFont" style:family="text">
      <style:text-properties fo:font-weight="bold" style:font-weight-asian="bold" style:font-weight-complex="bold"/>
    </style:style>
    <style:style style:name="T49" style:parent-style-name="DefaultParagraphFont" style:family="text">
      <style:text-properties fo:font-weight="bold" style:font-weight-asian="bold" style:font-weight-complex="bold"/>
    </style:style>
    <style:style style:name="T50" style:parent-style-name="DefaultParagraphFont" style:family="text">
      <style:text-properties fo:font-weight="bold" style:font-weight-asian="bold" style:font-weight-complex="bold"/>
    </style:style>
    <style:style style:name="P51" style:parent-style-name="Standard" style:family="paragraph">
      <style:text-properties fo:font-weight="bold" style:font-weight-asian="bold" style:font-weight-complex="bold"/>
    </style:style>
    <style:style style:name="T52" style:parent-style-name="DefaultParagraphFont" style:family="text">
      <style:text-properties fo:font-weight="bold" style:font-weight-asian="bold" style:font-weight-complex="bold"/>
    </style:style>
    <style:style style:name="T53" style:parent-style-name="DefaultParagraphFont" style:family="text">
      <style:text-properties fo:font-weight="bold" style:font-weight-asian="bold" style:font-weight-complex="bold"/>
    </style:style>
    <style:style style:name="T54" style:parent-style-name="DefaultParagraphFont" style:family="text">
      <style:text-properties fo:font-weight="bold" style:font-weight-asian="bold" style:font-weight-complex="bold"/>
    </style:style>
    <style:style style:name="T55" style:parent-style-name="DefaultParagraphFont" style:family="text">
      <style:text-properties fo:font-weight="bold" style:font-weight-asian="bold" style:font-weight-complex="bold"/>
    </style:style>
    <style:style style:name="T56" style:parent-style-name="DefaultParagraphFont" style:family="text">
      <style:text-properties fo:font-weight="bold" style:font-weight-asian="bold" style:font-weight-complex="bold"/>
    </style:style>
    <style:style style:name="P57" style:parent-style-name="Standard" style:family="paragraph">
      <style:text-properties fo:font-weight="bold" style:font-weight-asian="bold" style:font-weight-complex="bold"/>
    </style:style>
    <style:style style:name="T58" style:parent-style-name="DefaultParagraphFont" style:family="text">
      <style:text-properties fo:font-weight="bold" style:font-weight-asian="bold" style:font-weight-complex="bold"/>
    </style:style>
    <style:style style:name="T59" style:parent-style-name="DefaultParagraphFont" style:family="text">
      <style:text-properties fo:font-weight="bold" style:font-weight-asian="bold" style:font-weight-complex="bold"/>
    </style:style>
    <style:style style:name="T60" style:parent-style-name="DefaultParagraphFont" style:family="text">
      <style:text-properties fo:font-weight="bold" style:font-weight-asian="bold" style:font-weight-complex="bold"/>
    </style:style>
    <style:style style:name="T61" style:parent-style-name="DefaultParagraphFont" style:family="text">
      <style:text-properties fo:font-weight="bold" style:font-weight-asian="bold" style:font-weight-complex="bold"/>
    </style:style>
    <style:style style:name="T62" style:parent-style-name="DefaultParagraphFont" style:family="text">
      <style:text-properties fo:font-weight="bold" style:font-weight-asian="bold" style:font-weight-complex="bold"/>
    </style:style>
    <style:style style:name="P63" style:parent-style-name="Standard" style:family="paragraph">
      <style:text-properties fo:font-weight="bold" style:font-weight-asian="bold" style:font-weight-complex="bold"/>
    </style:style>
    <style:style style:name="T64" style:parent-style-name="DefaultParagraphFont" style:family="text">
      <style:text-properties fo:font-weight="bold" style:font-weight-asian="bold" style:font-weight-complex="bold"/>
    </style:style>
    <style:style style:name="T65" style:parent-style-name="DefaultParagraphFont" style:family="text">
      <style:text-properties fo:font-weight="bold" style:font-weight-asian="bold" style:font-weight-complex="bold"/>
    </style:style>
    <style:style style:name="T66" style:parent-style-name="DefaultParagraphFont" style:family="text">
      <style:text-properties fo:font-weight="bold" style:font-weight-asian="bold" style:font-weight-complex="bold"/>
    </style:style>
    <style:style style:name="T67" style:parent-style-name="DefaultParagraphFont" style:family="text">
      <style:text-properties fo:font-weight="bold" style:font-weight-asian="bold" style:font-weight-complex="bold"/>
    </style:style>
    <style:style style:name="T68" style:parent-style-name="DefaultParagraphFont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>ЕНГЛЕСКИ ЈЕЗИК: КРИТЕРИЈУМИ ЗА ОЦЕЊИВАЊЕ</text:p>
      <text:p text:style-name="P2"><text:s text:c="25"/></text:p>
      <text:p text:style-name="P3"/>
      <text:p text:style-name="P4"><text:s text:c="29"/>Критеријуми за евалуацију</text:p>
      <text:p text:style-name="P5"><text:s text:c="21"/></text:p>
      <text:p text:style-name="P6"/>
      <text:p text:style-name="Standard"><text:s text:c="31"/>Изражено у процентима:</text:p>
      <text:p text:style-name="Standard"><text:s/></text:p>
      <table:table table:style-name="Table7">
        <table:table-columns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Oцена</text:p>
          </table:table-cell>
          <table:table-cell table:style-name="TableCell13">
            <text:p text:style-name="P14"><text:s/>%</text:p>
          </table:table-cell>
        </table:table-row>
        <table:table-row table:style-name="TableRow15">
          <table:table-cell table:style-name="TableCell16">
            <text:p text:style-name="P17">Недовољан (1)</text:p>
          </table:table-cell>
          <table:table-cell table:style-name="TableCell18">
            <text:p text:style-name="P19">49 и мање</text:p>
          </table:table-cell>
        </table:table-row>
        <table:table-row table:style-name="TableRow20">
          <table:table-cell table:style-name="TableCell21">
            <text:p text:style-name="P22">Довољан (2)</text:p>
          </table:table-cell>
          <table:table-cell table:style-name="TableCell23">
            <text:p text:style-name="P24">50 -59</text:p>
          </table:table-cell>
        </table:table-row>
        <table:table-row table:style-name="TableRow25">
          <table:table-cell table:style-name="TableCell26">
            <text:p text:style-name="P27">Добар (3)</text:p>
          </table:table-cell>
          <table:table-cell table:style-name="TableCell28">
            <text:p text:style-name="P29">60 – 74</text:p>
          </table:table-cell>
        </table:table-row>
        <table:table-row table:style-name="TableRow30">
          <table:table-cell table:style-name="TableCell31">
            <text:p text:style-name="P32">Врло добар (4)</text:p>
          </table:table-cell>
          <table:table-cell table:style-name="TableCell33">
            <text:p text:style-name="P34">75 – 89</text:p>
          </table:table-cell>
        </table:table-row>
        <table:table-row table:style-name="TableRow35">
          <table:table-cell table:style-name="TableCell36">
            <text:p text:style-name="P37">Одличан (5)</text:p>
          </table:table-cell>
          <table:table-cell table:style-name="TableCell38">
            <text:p text:style-name="P39">90 - 100</text:p>
          </table:table-cell>
        </table:table-row>
      </table:table>
      <text:p text:style-name="Standard"/>
      <text:p text:style-name="Standard"/>
      <text:p text:style-name="Standard"/>
      <text:p text:style-name="P40">За предметну наставу:</text:p>
      <text:p text:style-name="P41">Разумевање <text:s/></text:p>
      <text:p text:style-name="P42">Говорне способности</text:p>
      <text:p text:style-name="P43">Способности писменог изражавања <text:s/></text:p>
      <text:p text:style-name="P44">Језичне законитости - граматика</text:p>
      <text:p text:style-name="Standard"/>
      <text:p text:style-name="Standard"/>
      <text:p text:style-name="P45">Мерила за елемент разумевања:</text:p>
      <text:p text:style-name="Standard"><text:span text:style-name="T46">одличан</text:span><text:s/>- ученик разуме саговорника и усмено излаже у нормалном темпу, у потпуности разуме писани и слушани текст, с лакоћом влада материјом и вештинама</text:p>
      <text:p text:style-name="Standard"><text:span text:style-name="T47"><text:s/>врло добар</text:span><text:s/>- разуме питања у нормалном говорном темпу, али је потребно понекад нешто поновити, не разуме<text:s/>сваку појединост код писаног и слушаног садржаја</text:p>
      <text:p text:style-name="Standard"><text:span text:style-name="T48">добар</text:span><text:s/>- разуме излагања и питања постављена споријим темпом, понекад је нужно поновити и поједноставити неке делове реченице, потребно га је усмеравати</text:p>
      <text:p text:style-name="Standard"><text:span text:style-name="T49">довољан<text:s/></text:span>- има минимум разумевања и напредује уз помоћ<text:s/>наставника који га води кроз материју, има тешкоћа у разумевању излагања, једва схвата уз објашњења и поједностављења, слабо разуме писану и говорну материју</text:p>
      <text:p text:style-name="Standard"><text:span text:style-name="T50">недовољан</text:span><text:s/>- не разуме усмена излагања, слушану или писану материју ни уз помоћ наставника.</text:p>
      <text:p text:style-name="Standard"/>
      <text:p text:style-name="P51">Мерила за елемент говорне способности:</text:p>
      <text:p text:style-name="Standard"><text:span text:style-name="T52">одличан</text:span><text:s/>- ученик је слободно и без оклевања изразио своје мисли, он је активан у разговору, уме да прочита причу и правилним изговором течно изговара и нема већих граматичких грешака<text:s/><text:span text:style-name="T53">врло добар</text:span><text:s/>- ученик говори правилно,<text:s/>али је конверзација у неким елементима неизвесна; разговара са мањим граматичким грешкама, које не утичу на разумевање значајне реченице; понекад користи реч или фразу која је неадекватна и погрешно је изговори</text:p>
      <text:p text:style-name="Standard"><text:span text:style-name="T54">добар<text:s/></text:span>- ученик може да комуницира и има скроман речник, смисао је понекад нејасна због граматичких грешака и нетачног реда речи и има тешкоће у читању, изговору и интонацији, али у целини је прихватљиво и разумљиво</text:p>
      <text:soft-page-break/>
      <text:p text:style-name="Standard"><text:span text:style-name="T55">довољан</text:span><text:s/>– ученик прави озбиљне грешке у разговору и изговору, што отежава оно што жели да каже; ретко налази праве речи и фразе, тешко се изражава, а његов оскудан речник користи полако и са пуно оклевања</text:p>
      <text:p text:style-name="Standard"><text:span text:style-name="T56">недовољан</text:span><text:s/>- ученик не може да се независно изражава, једва надмашујући најосновнији вокабулар, лош изговор спречава разумевање садржаја. Није савладао ни најосновније граматичке структуре</text:p>
      <text:p text:style-name="Standard"/>
      <text:p text:style-name="P57">Критеријуми за елемент способности писменог изражавања:</text:p>
      <text:p text:style-name="Standard"><text:span text:style-name="T58">одличан</text:span><text:s/>- ученик може усмено да изрази своје мисли самостално и без већих граматичких и правописних проблема</text:p>
      <text:p text:style-name="Standard"><text:span text:style-name="T59">врло добар</text:span><text:s/>- ученик писмено изражава своје мисли самостално уз понеке граматичке и правописне грешке;</text:p>
      <text:p text:style-name="Standard"><text:span text:style-name="T60">добар<text:s/></text:span>- ученик не може без помоћи да изрази своје мисли писменим путем и прави веће правописне и граматичке грешке;</text:p>
      <text:p text:style-name="Standard"><text:span text:style-name="T61">довољан</text:span><text:s/>- ученик није способан самостално да се писмено изрази, прави<text:s/>честе и озбиљне правописне и граматичке грешке;</text:p>
      <text:p text:style-name="Standard"><text:span text:style-name="T62">недовољан</text:span><text:s/>- прави крупне грешке у писменом изражавању и у основним граматичким облицима.</text:p>
      <text:p text:style-name="Standard"/>
      <text:p text:style-name="Standard"/>
      <text:p text:style-name="P63">Мерила за елемент језичке законитости-граматике:</text:p>
      <text:p text:style-name="Standard"><text:span text:style-name="T64"><text:s/>одличан -</text:span><text:s/>ученик влада граматичким правилима, потпуно их разуме и<text:s/>правилно примењује у контексту</text:p>
      <text:p text:style-name="Standard"><text:span text:style-name="T65">врло добар<text:s/></text:span>- ученик разуме и правилно примењује научена граматичка правила, уз местимичне грешке</text:p>
      <text:p text:style-name="Standard"><text:span text:style-name="T66">добар<text:s/></text:span>- ученик делимично примењује научена граматичка правила</text:p>
      <text:p text:style-name="Standard"><text:s/><text:span text:style-name="T67">довољан<text:s/></text:span>- ученик не зна да примени граматичка правила, нити да<text:s/>их употреби у контексту</text:p>
      <text:p text:style-name="Standard"/>
      <text:p text:style-name="Standard"><text:span text:style-name="T68">Вредновање ученика са тешкоћама:</text:span></text:p>
      <text:p text:style-name="Standard">Код ученика са тешкоћама треба вредновати његов однос према раду и постављеним задацима те васпитним вредностима у складу са његовим могућностима. Начине, поступке и елементе вредновања треба ускладити са тешкоћама и личношћу сваког ученика у сарадњи са стручном службом школе. Вредновање треба усмерити на подстицање ученика на активно учествовање у настави и ваннаставним активностима, развијати његово самопоуздање и осећај напредовања, али и упознати директора и стручну службу са проблемима који се појављују током школске године, уколико је то случај. При евалуацији ученика који раде по ИОП-у, нужно је применити индивидуални приступ. Ако ученик има изражене тешкоће у гласно-говорној комуникацији, може му се омогућити проверавање у писаном облику у договору са стручном службом школе. Ако ученик има изражене тешкоће у писаној комуникацији, ученику треба омогућити проверавање у усменом облику</text:p>
      <text:p text:style-name="Standard"/>
      <text:p text:style-name="Standard"/>
      <text:p text:style-name="Standard">Стручно веће професора енглеског језика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rednja Skola</meta:initial-creator>
    <dc:creator>Srednja Skola</dc:creator>
    <meta:creation-date>2021-10-18T05:43:00Z</meta:creation-date>
    <dc:date>2021-10-18T05:43:00Z</dc:date>
    <meta:template xlink:href="Normal" xlink:type="simple"/>
    <meta:editing-cycles>2</meta:editing-cycles>
    <meta:editing-duration>PT0S</meta:editing-duration>
    <meta:document-statistic meta:page-count="2" meta:paragraph-count="8" meta:word-count="639" meta:character-count="4278" meta:row-count="30" meta:non-whitespace-character-count="3647"/>
  </office:meta>
</office:document-meta>
</file>